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5.909cm"/>
    </style:style>
    <style:style style:name="co3" style:family="table-column">
      <style:table-column-properties fo:break-before="auto" style:column-width="5.854cm"/>
    </style:style>
    <style:style style:name="co4" style:family="table-column">
      <style:table-column-properties fo:break-before="auto" style:column-width="7.542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x</text:p>
          </table:table-cell>
          <table:table-cell office:value-type="string" calcext:value-type="string">
            <text:p>codigo</text:p>
          </table:table-cell>
          <table:table-cell office:value-type="string" calcext:value-type="string">
            <text:p>descripcion</text:p>
          </table:table-cell>
          <table:table-cell office:value-type="string" calcext:value-type="string">
            <text:p>observaciones</text:p>
          </table:table-cell>
          <table:table-cell office:value-type="string" calcext:value-type="string">
            <text:p>url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54545" calcext:value-type="float">
            <text:p>454545</text:p>
          </table:table-cell>
          <table:table-cell office:value-type="string" calcext:value-type="string">
            <text:p>Descripción del producto 1</text:p>
          </table:table-cell>
          <table:table-cell office:value-type="string" calcext:value-type="string">
            <text:p>Observaciones del producto 1</text:p>
          </table:table-cell>
          <table:table-cell table:formula="of:=&quot;https://product.calemur.es/&quot; &amp; [.B2]" office:value-type="string" office:string-value="https://product.calemur.es/454545" calcext:value-type="string">
            <text:p>https://product.calemur.es/454545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454546" calcext:value-type="float">
            <text:p>454546</text:p>
          </table:table-cell>
          <table:table-cell office:value-type="string" calcext:value-type="string">
            <text:p>Descripción del producto 2</text:p>
          </table:table-cell>
          <table:table-cell office:value-type="string" calcext:value-type="string">
            <text:p>Observaciones del producto 2</text:p>
          </table:table-cell>
          <table:table-cell table:formula="of:=&quot;https://product.calemur.es/&quot; &amp; [.B3]" office:value-type="string" office:string-value="https://product.calemur.es/454546" calcext:value-type="string">
            <text:p>https://product.calemur.es/454546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float" office:value="454547" calcext:value-type="float">
            <text:p>454547</text:p>
          </table:table-cell>
          <table:table-cell office:value-type="string" calcext:value-type="string">
            <text:p>Descripción del producto 3</text:p>
          </table:table-cell>
          <table:table-cell office:value-type="string" calcext:value-type="string">
            <text:p>Observaciones del producto 3</text:p>
          </table:table-cell>
          <table:table-cell table:formula="of:=&quot;https://product.calemur.es/&quot; &amp; [.B4]" office:value-type="string" office:string-value="https://product.calemur.es/454547" calcext:value-type="string">
            <text:p>https://product.calemur.es/454547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Noto Sans CJK SC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06">00/00/0000</text:date>, <text:time style:data-style-name="N2" text:time-value="13:54:15.166824601">00:00:00</text:time></text:p>
        </style:region-right>
      </style:header>
      <style:header-left style:display="false"/>
      <style:footer>
        <text:p>Stro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1-09-07T15:07:55.099033540</meta:creation-date>
    <dc:date>2022-01-06T13:54:55.020997126</dc:date>
    <meta:editing-duration>PT1H13M48S</meta:editing-duration>
    <meta:editing-cycles>7</meta:editing-cycles>
    <meta:generator>LibreOffice/6.4.7.2$Linux_X86_64 LibreOffice_project/40$Build-2</meta:generator>
    <meta:document-statistic meta:table-count="1" meta:cell-count="20" meta:object-count="0"/>
  </office:meta>
</office:document-meta>
</file>